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</office:font-face-decls>
  <office:automatic-styles>
    <style:style style:name="P1" style:family="paragraph" style:parent-style-name="Heading_20_3">
      <style:text-properties fo:font-size="24pt" style:text-underline-style="solid" style:text-underline-width="auto" style:text-underline-color="font-color" officeooo:rsid="001b324a" officeooo:paragraph-rsid="001b324a" style:font-size-asian="24pt" style:font-size-complex="24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3">Kreem Fuel Tank Liner</text:h>
      <text:h text:style-name="Heading_20_3" text:outline-level="3">ČÁST 1 – Popis, skladování a návod k použití</text:h>
      <text:h text:style-name="Heading_20_2" text:outline-level="2">Popis</text:h>
      <text:p text:style-name="Text_20_body"><text:span text:style-name="Strong_20_Emphasis">KREEM Fuel Tank Liner</text:span> je určen jako prostředek preventivní údržby pro nové i starší <text:span text:style-name="Strong_20_Emphasis">kovové palivové nádrže</text:span>, které obsahují benzín, benzín s obsahem ethanolu (gasohol) nebo motorovou naftu.</text:p>
      <text:p text:style-name="Text_20_body">Díky jedinečnému složení s velmi rychlým vytvrzením vytváří na vnitřním povrchu nádrže pružnou vrstvu odolnou vůči palivu. Ta pomáhá utěsnit vlasové trhliny i drobné netěsnosti ve svarech.</text:p>
      <text:p text:style-name="Text_20_body"><text:span text:style-name="Strong_20_Emphasis">Není určen pro plastové nádrže.</text:span></text:p>
      <text:p text:style-name="Text_20_body"><text:span text:style-name="Strong_20_Emphasis">KREEM není kompatibilní se všemi laminátovými (sklolaminátovými) nádržemi. Před použitím vždy proveďte zkoušku kompatibility na malém místě.</text:span></text:p>
      <text:p text:style-name="Text_20_body">Podrobné pokyny k aplikaci naleznete v příručce <text:span text:style-name="Strong_20_Emphasis">Kreem "How To"</text:span>.</text:p>
      <text:p text:style-name="Horizontal_20_Line"/>
      <text:h text:style-name="Heading_20_2" text:outline-level="2">Skladování a manipulace</text:h>
      <text:p text:style-name="Text_20_body">Pro dosažení maximální životnosti skladujte výrobek při teplotě <text:span text:style-name="Strong_20_Emphasis">15–27 °C (60–80 °F)</text:span>.</text:p>
      <text:p text:style-name="Text_20_body">Vyšší teploty mohou zkrátit skladovatelnost výrobku. Nižší teploty mohou dočasně zvýšit jeho viskozitu. Zásoby používejte podle zásady <text:span text:style-name="Strong_20_Emphasis">FIFO (First In, First Out)</text:span> – nejdříve spotřebujte nejstarší balení.</text:p>
      <text:p text:style-name="Horizontal_20_Line"/>
      <text:h text:style-name="Heading_20_1" text:outline-level="1">Návod k použití</text:h>
      <text:h text:style-name="Heading_20_2" text:outline-level="2">Příprava povrchu</text:h>
      <text:p text:style-name="Text_20_body">Pro správnou přilnavost je nezbytné, aby byl vnitřní povrch nádrže zcela odmaštěný a bez rzi.</text:p>
      <text:p text:style-name="Text_20_body">Výrobce doporučuje použít <text:span text:style-name="Strong_20_Emphasis">Kreem Tank Prep Kit A &amp; B</text:span>, dvousložkový systém určený k odstranění rzi a naleptání kovového povrchu.</text:p>
      <text:h text:style-name="Heading_20_3" text:outline-level="3">1.</text:h>
      <text:p text:style-name="Text_20_body">Vypláchněte nádrž horkou vodou se saponátem.</text:p>
      <text:p text:style-name="Text_20_body">Pokud je nádrž silně zkorodovaná a obsahuje uvolněnou rez, vložte do ní několik kamínků nebo matic a šroubů a nádrží důkladně zatřeste, aby se uvolněná rez odstranila.</text:p>
      <text:p text:style-name="Text_20_body">U nových nádrží je důležité odstranit ochrannou olejovou vrstvu z výroby. Použijte silný průmyslový odmašťovací prostředek nebo například <text:span text:style-name="Strong_20_Emphasis">KREEM Tank Cleaner/Degreaser</text:span>, aceton nebo <text:span text:style-name="Strong_20_Emphasis">MEK (methyl-ethyl-keton)</text:span>.</text:p>
      <text:p text:style-name="Horizontal_20_Line"><text:soft-page-break/></text:p>
      <text:h text:style-name="Heading_20_3" text:outline-level="3">2.</text:h>
      <text:p text:style-name="Text_20_body">Po dokončení prvního kroku je nutné odstranit zbytky povrchové rzi a naleptat kovový povrch pro dosažení maximální přilnavosti.</text:p>
      <text:p text:style-name="Text_20_body">To lze provést pomocí <text:span text:style-name="Strong_20_Emphasis">Kreem Tank Prep Kit A &amp; B</text:span> nebo jiného kyselého odrezovače, který současně naleptává kov.</text:p>
      <text:p text:style-name="Text_20_body">V případě potřeby postup opakujte, dokud nebude odstraněna veškerá rez.</text:p>
      <text:p text:style-name="Horizontal_20_Line"/>
      <text:h text:style-name="Heading_20_3" text:outline-level="3">3.</text:h>
      <text:p text:style-name="Text_20_body">Vyplachujte nádrž vodou, dokud z ní neodstraníte všechny zbytky <text:span text:style-name="Strong_20_Emphasis">Tank Prep A (kyselého přípravku)</text:span>.</text:p>
      <text:p text:style-name="Text_20_body">Vylijte přebytečnou vodu.</text:p>
      <text:p text:style-name="Text_20_body">Poté nádrž důkladně vypláchněte přípravkem <text:span text:style-name="Strong_20_Emphasis">Tank Prep B (aceton nebo MEK)</text:span>, který odstraní zbytky vlhkosti.</text:p>
      <text:p text:style-name="Text_20_body"><text:span text:style-name="Strong_20_Emphasis">Upozornění:</text:span> Tyto chemikálie jsou vysoce hořlavé.</text:p>
      <text:p text:style-name="Text_20_body">Nádrž je nyní připravena k okamžité aplikaci nátěru.</text:p>
      <text:p text:style-name="Horizontal_20_Line"/>
      <text:h text:style-name="Heading_20_1" text:outline-level="1">Aplikace</text:h>
      <text:h text:style-name="Heading_20_3" text:outline-level="3">1.</text:h>
      <text:p text:style-name="Text_20_body">Před použitím obsah důkladně protřepejte nebo promíchejte.</text:p>
      <text:p text:style-name="Text_20_body">Pokud výrobek právě nepoužíváte, uchovávejte nádobu pevně uzavřenou.</text:p>
      <text:p text:style-name="Text_20_body">Uzavřete všechny otvory nádrže kromě plnicího hrdla.</text:p>
      <text:p text:style-name="Horizontal_20_Line"/>
      <text:h text:style-name="Heading_20_3" text:outline-level="3">2.</text:h>
      <text:p text:style-name="Text_20_body">Nalijte přípravek <text:span text:style-name="Strong_20_Emphasis">KREEM Tank Liner</text:span> do nádrže a pomalým otáčením ve všech směrech rovnoměrně pokryjte celý vnitřní povrch.</text:p>
      <text:p text:style-name="Text_20_body">Po pokrytí všech ploch by měla v nádrži zůstat dostatečná vrstva přebytečného přípravku.</text:p>
      <text:p text:style-name="Text_20_body">Nechte nádrž stát <text:span text:style-name="Strong_20_Emphasis">8–10 minut</text:span> s otevřeným plnicím hrdlem.</text:p>
      <text:p text:style-name="Text_20_body">Poté plnicí otvor uzavřete a nádrž znovu pomalu otáčejte, aby přebytečný nátěr znovu pokryl všechny plochy.</text:p>
      <text:p text:style-name="Text_20_body">Následně nechte nádrž dalších <text:span text:style-name="Strong_20_Emphasis">8–10 minut</text:span> stát, tentokrát na jiné straně a s otevřeným plnicím hrdlem.</text:p>
      <text:p text:style-name="Text_20_body"><text:soft-page-break/>Tento postup opakujte, dokud nebude vytvořena požadovaná vrstva.</text:p>
      <text:p text:style-name="Text_20_body"><text:span text:style-name="Strong_20_Emphasis">Nedovolte, aby se nátěr shromáždil pouze na jednom místě a zde zaschl.</text:span></text:p>
      <text:p text:style-name="Text_20_body">Přebytečný materiál slijte pro pozdější použití.</text:p>
      <text:p text:style-name="Horizontal_20_Line"/>
      <text:h text:style-name="Heading_20_3" text:outline-level="3">3.</text:h>
      <text:p text:style-name="Text_20_body">Odstraňte veškerý přebytečný nátěr, otevřete všechny uzavřené otvory a nechte nádrž schnout na dobře větraném místě nejméně <text:span text:style-name="Strong_20_Emphasis">24 hodin</text:span>.</text:p>
      <text:p text:style-name="Text_20_body">Dobu vytvrzení lze výrazně zkrátit jemným proudem vzduchu z nízkotlakého kompresoru, který bude foukat do plnicího hrdla a vycházet jiným otvorem nádrže.</text:p>
      <text:p text:style-name="Horizontal_20_Line"/>
      <text:h text:style-name="Heading_20_3" text:outline-level="3">4.</text:h>
      <text:p text:style-name="Text_20_body">Pro ještě vyšší ochranu nechte první vrstvu schnout alespoň <text:span text:style-name="Strong_20_Emphasis">6 hodin</text:span> a poté zopakujte druhý krok aplikace.</text:p>
      <text:p text:style-name="Horizontal_20_Line"/>
      <text:h text:style-name="Heading_20_2" text:outline-level="2">Potřebné množství</text:h>
      <text:p text:style-name="Text_20_body">Pro malé nádrže o objemu <text:span text:style-name="Strong_20_Emphasis">1–5 galonů (cca 4–19 litrů)</text:span> použijte <text:span text:style-name="Strong_20_Emphasis">1 pintu</text:span> přípravku KREEM Tank Liner.</text:p>
      <text:p text:style-name="Text_20_body">U větších nádrží použijte přibližně <text:span text:style-name="Strong_20_Emphasis">1 quart na každých 20 galonů (cca 76 litrů)</text:span> objemu nádrže.</text:p>
      <text:p text:style-name="Text_20_body">Pokud nádrž obsahuje přepážky, zohledněte jejich vliv na zvětšení celkové plochy vnitřního povrchu.</text:p>
      <text:p text:style-name="Text_20_body">Při nanášení štětcem nebo stříkáním lze přípravek naředit <text:span text:style-name="Strong_20_Emphasis">methyl-ethyl-ketonem (MEK)</text:span> na požadovanou konzistenci.</text:p>
      <text:p text:style-name="Text_20_body">Před aplikací vždy demontujte nádrž z vozidla, odstraňte palivový kohout, ventily a další armatury a uzavřete všechny otvory kromě těch potřebných pro aplikaci.</text:p>
      <text:h text:style-name="Heading_20_2" text:outline-level="2">ČÁST 2 – Upozornění, bezpečnostní pokyny a důležité informace</text:h>
      <text:h text:style-name="Heading_20_1" text:outline-level="1">Upozornění</text:h>
      <text:p text:style-name="Text_20_body"><text:span text:style-name="Strong_20_Emphasis">KREEM Tank Liner</text:span> není určen pro použití v olejových nádržích letadel ani v nádržích obsahujících plastové součásti. Není vhodný ani pro nádrže určené pro kapaliny o teplotě vyšší než <text:span text:style-name="Strong_20_Emphasis">114 °C (238 °F)</text:span>.</text:p>
      <text:p text:style-name="Text_20_body"><text:span text:style-name="Strong_20_Emphasis">Upozornění:</text:span> Přípravky určené k přípravě povrchu mohou poškodit lak.</text:p>
      <text:p text:style-name="Text_20_body">Výrobek <text:span text:style-name="Strong_20_Emphasis">obsahuje methyl-ethyl-keton (MEK). Nevdechujte výpary.</text:span></text:p>
      <text:p text:style-name="Text_20_body"><text:soft-page-break/>Zabraňte kontaktu s očima. Uchovávejte mimo dosah tepla, jisker a otevřeného ohně.</text:p>
      <text:p text:style-name="Text_20_body">Během používání <text:span text:style-name="Strong_20_Emphasis">nekuřte</text:span>. Uhaste všechny plameny, vypněte zapalovací plamínky, kamna, topidla, elektromotory i všechny ostatní zdroje vznícení. Tyto zdroje ponechte vypnuté až do úplného odvětrání všech výparů.</text:p>
      <text:p text:style-name="Text_20_body">Zabraňte dlouhodobému kontaktu přípravku s pokožkou a dlouhodobému vdechování výparů.</text:p>
      <text:p text:style-name="Horizontal_20_Line"/>
      <text:h text:style-name="Heading_20_1" text:outline-level="1">První pomoc</text:h>
      <text:p text:style-name="Text_20_body"><text:span text:style-name="Strong_20_Emphasis">Při zasažení očí:</text:span></text:p>
      <text:p text:style-name="Text_20_body">Okamžitě oči důkladně vyplachujte čistou vodou. Pokud podráždění přetrvává, vyhledejte lékařskou pomoc.</text:p>
      <text:p text:style-name="Text_20_body"><text:span text:style-name="Strong_20_Emphasis">Při požití:</text:span></text:p>
      <text:p text:style-name="Text_20_body">Nevyvolávejte zvracení.</text:p>
      <text:p text:style-name="Text_20_body">Okamžitě vyhledejte lékařskou pomoc.</text:p>
      <text:p text:style-name="Text_20_body">Pokud postižený začne zvracet samovolně, držte jeho hlavu níže než boky, aby nedošlo ke vdechnutí zvratků do plic.</text:p>
      <text:p text:style-name="Horizontal_20_Line"/>
      <text:h text:style-name="Heading_20_1" text:outline-level="1">Uchovávejte mimo dosah dětí.</text:h>
      <text:p text:style-name="Horizontal_20_Line"/>
      <text:h text:style-name="Heading_20_1" text:outline-level="1">Důležité upozornění</text:h>
      <text:p text:style-name="Text_20_body">Následující ustanovení nahrazuje veškeré výslovné i předpokládané záruky.</text:p>
      <text:p text:style-name="Text_20_body">Jedinou povinností prodávajícího a výrobce je výměna takového množství výrobku, u kterého bude prokázána výrobní vada.</text:p>
      <text:p text:style-name="Text_20_body">Prodávající ani výrobce nenesou odpovědnost za jakékoli zranění, ztrátu nebo škodu, přímou ani nepřímou, vzniklou používáním výrobku nebo nemožností jeho použití.</text:p>
      <text:p text:style-name="Text_20_body">Před použitím je uživatel povinen ověřit, zda je výrobek vhodný pro zamýšlený účel. Veškerá rizika a odpovědnost spojená s použitím výrobku nese uživatel.</text:p>
      <text:p text:style-name="Text_20_body">Výše uvedené podmínky mohou být změněny pouze na základě písemné dohody podepsané oprávněným zástupcem prodávajícího a výrobce <text:span text:style-name="Strong_20_Emphasis">KREEM PRODUCTS</text:span>.</text:p>
      <text:p text:style-name="Standard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cs" fo:country="CZ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cs" fo:country="CZ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paragraph-properties fo:margin-top="0.247cm" fo:margin-bottom="0.212cm" style:contextual-spacing="false"/>
      <style:text-properties style:font-name="Liberation Serif" fo:font-family="'Liberation Serif'" style:font-family-generic="roman" style:font-pitch="variable" fo:font-size="14pt" fo:font-weight="bold" style:font-name-asian="Noto Serif CJK SC" style:font-family-asian="'Noto Serif CJK SC'" style:font-family-generic-asian="system" style:font-pitch-asian="variable" style:font-size-asian="14pt" style:font-weight-asian="bold" style:font-name-complex="Noto Sans Devanagari1" style:font-family-complex="'Noto Sans Devanagari'" style:font-family-generic-complex="system" style:font-pitch-complex="variable" style:font-size-complex="14pt" style:font-weight-complex="bold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Noto Serif CJK SC" style:font-family-asian="'Noto Serif CJK SC'" style:font-family-generic-asian="system" style:font-pitch-asian="variable" style:font-size-asian="18pt" style:font-weight-asian="bold" style:font-name-complex="Noto Sans Devanagari1" style:font-family-complex="'Noto Sans Devanagari'" style:font-family-generic-complex="system" style:font-pitch-complex="variable" style:font-size-complex="18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14pt double #808080" text:number-lines="false" text:line-number="0" style:join-border="false"/>
      <style:text-properties fo:font-size="6pt" style:font-size-asian="6pt" style:font-size-complex="6pt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oto Serif CJK SC" style:font-family-asian="'Noto Serif CJK SC'" style:font-family-generic-asian="system" style:font-pitch-asian="variable" style:font-size-asian="24pt" style:font-weight-asian="bold" style:font-name-complex="Noto Sans Devanagari1" style:font-family-complex="'Noto Sans Devanagari'" style:font-family-generic-complex="system" style:font-pitch-complex="variable" style:font-size-complex="24pt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7-29T12:18:22.918495771</meta:creation-date>
    <dc:date>2026-07-29T12:21:42.729911117</dc:date>
    <meta:editing-duration>PT3M21S</meta:editing-duration>
    <meta:editing-cycles>2</meta:editing-cycles>
    <meta:generator>LibreOffice/24.2.7.2$Linux_X86_64 LibreOffice_project/420$Build-2</meta:generator>
    <meta:document-statistic meta:table-count="0" meta:image-count="0" meta:object-count="0" meta:page-count="4" meta:paragraph-count="76" meta:word-count="850" meta:character-count="5901" meta:non-whitespace-character-count="5130"/>
  </office:meta>
</office:document-meta>
</file>